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06<text:span text:style-name="T17">.07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3552540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21">либеле и листова за бонсек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16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20">09.07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3565349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7-06T13:28:40.54</dc:date>
    <meta:print-date>2026-06-03T11:35:57.97</meta:print-date>
    <meta:editing-cycles>182</meta:editing-cycles>
    <meta:editing-duration>PT15H20M9S</meta:editing-duration>
    <dc:creator>s s</dc:creator>
    <meta:printed-by>s s</meta:printed-by>
    <meta:document-statistic meta:table-count="1" meta:image-count="2" meta:object-count="0" meta:page-count="2" meta:paragraph-count="42" meta:word-count="334" meta:character-count="235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